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7736529102a32b7119830a60a90f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<text:span text:style-name="Strong_20_Emphasis">Metallic &amp; Fabric Dome</text:span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draw:frame draw:style-name="media" draw:name="0" text:anchor-type="as-char" draw:z-index="0" svg:width="5.2916666666667cm" style:rel-width="100%" svg:height="1.5539827255278cm" style:rel-height="scale"><draw:image xlink:href="Pictures/8d7736529102a32b7119830a60a90f5e.jpg" xlink:type="simple" xlink:show="embed" xlink:actuate="onLoad"/></draw:frame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sign a dome composed of a metallic support structure and a fabric cover. The dome must be a V3 or V4 geo-dome with a diameter of 6.8 meter. The design main goals are:</text:p>
      <text:list text:style-name="Numbering_20_1" text:continue-numbering="false">
        <text:list-item>
          <text:p text:style-name="Numbering_20_1_Content_First"> To find a simple, robust and easy solution for the junction nodes of dome structure using metallic profiles.</text:p>
        </text:list-item>
        <text:list-item>
          <text:p text:style-name="Numbering_20_1_Content"> To find and implement a solution for an articulate and automatic entrance door, which occupies a full hexagon.</text:p>
        </text:list-item>
        <text:list-item>
          <text:p text:style-name="Numbering_20_1_Content"> To find and implement a solution for the automatic operation of the windows.</text:p>
        </text:list-item>
        <text:list-item>
          <text:p text:style-name="Numbering_20_1_Content_Last"> To build a scale model and/or a full scale detail of the structure, e.g. the junction node.</text:p>
        </text:list-item>
      </text:list>
      <text:p text:style-name="Text_20_body">The project requirements are:</text:p>
      <text:list text:style-name="Numbering_20_1" text:continue-numbering="false">
        <text:list-item>
          <text:p text:style-name="Numbering_20_1_Content_First"> Reuse provided materials;</text:p>
        </text:list-item>
        <text:list-item>
          <text:p text:style-name="Numbering_20_1_Content"> Use low cost hardware solutions;</text:p>
        </text:list-item>
        <text:list-item>
          <text:p text:style-name="Numbering_20_1_Content"> Use open source software;</text:p>
        </text:list-item>
        <text:list-item>
          <text:p text:style-name="Numbering_20_1_Content"> Adopt the International System of Units (NIST International Guide for the use of the International System of Units);</text:p>
        </text:list-item>
        <text:list-item>
          <text:p text:style-name="Numbering_20_1_Content_Last"> Comply with the machine (2006/42/CE 2006‐05‐17), 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</text:span>: 4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Arne Speckstadt</text:p>
        </text:list-item>
        <text:list-item>
          <text:p text:style-name="List_20_1_Content"> Klaudia Skonieczna</text:p>
        </text:list-item>
        <text:list-item>
          <text:p text:style-name="List_20_1_Content"> Gergely Rajnai</text:p>
        </text:list-item>
        <text:list-item>
          <text:p text:style-name="List_20_1_Content"> Jairo Pérez Daza</text:p>
        </text:list-item>
        <text:list-item>
          <text:p text:style-name="List_20_1_Content_Last"> Barb Bogdan Marius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<text:span text:style-name="Strong_20_Emphasis">Abel Duarte</text:span> (ajd 'at' isep 'dot' ipp 'dot' pt)</text:p>
        </text:list-item>
        <text:list-item>
          <text:p text:style-name="List_20_1_Content"> <text:span text:style-name="Strong_20_Emphasis">Fernando Ferreira</text:span> (fjf 'at' isep 'dot' ipp 'dot' pt)</text:p>
        </text:list-item>
        <text:list-item>
          <text:p text:style-name="List_20_1_Content"> Benedita Malheiro (mbm 'at' isep 'dot' ipp 'dot' pt)</text:p>
        </text:list-item>
        <text:list-item>
          <text:p text:style-name="List_20_1_Content">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6-wiki4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6-wiki4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6-wiki4.dee.isep.ipp.pt/doku.php?id=report" text:style-name="Internet_20_link" text:visited-style-name="Visited_20_Internet_20_Link">Report</text:a></text:p>
      <text:p text:style-name="Text_20_body">Deliverables: <text:a xlink:type="simple" xlink:href="https://www.eps2016-wiki4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Arne Speckstadt, arne.speckstadt@student.uantwerpen.be, +32 4 96 47 50 90</text:p>
        </text:list-item>
        <text:list-item>
          <text:p text:style-name="List_20_1_Content"> Klaudia Skonieczna, k.skonieczna@samorzad.p.lodz.pl, +48 505 962 869.</text:p>
        </text:list-item>
        <text:list-item>
          <text:p text:style-name="List_20_1_Content"> Gergely Rajnai, rajnai.gergely11@gmail.com</text:p>
        </text:list-item>
        <text:list-item>
          <text:p text:style-name="List_20_1_Content"> Jairo Pérez Daza, jairo.pe22@gmail.com, </text:p>
        </text:list-item>
        <text:list-item>
          <text:p text:style-name="List_20_1_Content_Last"> Bogdan Marius Barb, barb.bogdan.marius@gmail.com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43:38</meta:creation-date>
    <dc:creator>Generated</dc:creator>
    <dc:date>2026-09-13T11::43:38</dc:date>
    <dc:language>en-US</dc:language>
    <meta:editing-cycles>1</meta:editing-cycles>
    <meta:editing-duration>PT0S</meta:editing-duration>
    <dc:title>start</dc:title>
  </office:meta>
</office:document-meta>
</file>